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/>
      <style:text-properties style:font-name="Times New Roman" fo:font-weight="bold" style:font-weight-asian="bold" fo:font-size="14pt" style:font-size-asian="14pt" style:font-size-complex="14pt"/>
    </style:style>
    <style:style style:name="P2" style:parent-style-name="Normalny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3" style:parent-style-name="Normalny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4" style:parent-style-name="Normalny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5" style:parent-style-name="Normalny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6" style:parent-style-name="Normalny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7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8" style:parent-style-name="Normalny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9" style:parent-style-name="Normalny" style:family="paragraph">
      <style:paragraph-properties fo:text-align="justify"/>
    </style:style>
    <style:style style:name="T10" style:parent-style-name="Domyślnaczcionkaakapitu" style:family="text">
      <style:text-properties style:font-name="Times New Roman" fo:font-size="12pt" style:font-size-asian="12pt" style:font-size-complex="12pt"/>
    </style:style>
    <style:style style:name="T11" style:parent-style-name="Domyślnaczcionkaakapitu" style:family="text">
      <style:text-properties style:font-name="Times New Roman" fo:font-size="12pt" style:font-size-asian="12pt" style:font-size-complex="12pt"/>
    </style:style>
    <style:style style:name="P12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3" style:parent-style-name="Normalny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14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5" style:parent-style-name="Normalny" style:family="paragraph">
      <style:paragraph-properties fo:text-align="center"/>
      <style:text-properties style:font-name="Times New Roman" fo:font-weight="bold" style:font-weight-asian="bold" fo:font-size="12pt" style:font-size-asian="12pt" style:font-size-complex="12pt"/>
    </style:style>
    <style:style style:name="P16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7" style:parent-style-name="Normalny" style:family="paragraph">
      <style:paragraph-properties fo:text-align="justify" style:vertical-align="auto"/>
    </style:style>
    <style:style style:name="P18" style:parent-style-name="Normalny" style:family="paragraph">
      <style:paragraph-properties fo:text-align="justify" style:vertical-align="auto"/>
    </style:style>
    <style:style style:name="P19" style:parent-style-name="Normalny" style:family="paragraph">
      <style:paragraph-properties fo:text-align="justify" style:vertical-align="auto"/>
    </style:style>
    <style:style style:name="P20" style:parent-style-name="Normalny" style:family="paragraph">
      <style:paragraph-properties fo:text-align="justify" style:vertical-align="auto"/>
    </style:style>
    <style:style style:name="P21" style:parent-style-name="Normalny" style:family="paragraph">
      <style:paragraph-properties fo:text-align="justify" style:vertical-align="auto"/>
    </style:style>
    <style:style style:name="P22" style:parent-style-name="Normalny" style:family="paragraph">
      <style:paragraph-properties fo:text-align="justify" style:vertical-align="auto"/>
    </style:style>
    <style:style style:name="P23" style:parent-style-name="Normalny" style:family="paragraph">
      <style:paragraph-properties style:vertical-align="auto"/>
    </style:style>
    <style:style style:name="P24" style:parent-style-name="Normalny" style:family="paragraph">
      <style:paragraph-properties fo:text-align="justify" style:vertical-align="auto"/>
      <style:text-properties style:font-name="Times New Roman" fo:font-weight="bold" style:font-weight-asian="bold" fo:font-size="12pt" style:font-size-asian="12pt" style:font-size-complex="12pt"/>
    </style:style>
    <style:style style:name="P25" style:parent-style-name="Normalny" style:family="paragraph">
      <style:paragraph-properties fo:text-align="justify" style:vertical-align="auto"/>
      <style:text-properties style:font-name="Times New Roman" fo:font-weight="bold" style:font-weight-asian="bold" fo:font-size="12pt" style:font-size-asian="12pt" style:font-size-complex="12pt"/>
    </style:style>
    <style:style style:name="P26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27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28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29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30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31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32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33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34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35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36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37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38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39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40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41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42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43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44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45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46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47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48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49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50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51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52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53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54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55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56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57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58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59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60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61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62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63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64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65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66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67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68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69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70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71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72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73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74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75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76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77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78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79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80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81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82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83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84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85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86" style:parent-style-name="Normalny" style:family="paragraph">
      <style:paragraph-properties fo:text-align="center" style:vertical-align="auto"/>
      <style:text-properties style:font-name="Times New Roman" fo:font-weight="bold" style:font-weight-asian="bold" fo:font-size="12pt" style:font-size-asian="12pt" style:font-size-complex="12pt"/>
    </style:style>
    <style:style style:name="P87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88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89" style:parent-style-name="Normalny" style:family="paragraph">
      <style:paragraph-properties fo:text-align="justify" style:vertical-align="auto"/>
      <style:text-properties style:font-name="Times New Roman" fo:font-size="12pt" style:font-size-asian="12pt" style:font-size-complex="12pt"/>
    </style:style>
    <style:style style:name="P90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91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92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93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94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95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96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97" style:parent-style-name="Normalny" style:family="paragraph">
      <style:paragraph-properties fo:text-align="justify"/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Druk nr 219 <text:s text:c="87"/>PROJEKT</text:p>
      <text:p text:style-name="P2">UCHWAŁA NR<text:s/>…/…/2026</text:p>
      <text:p text:style-name="P3">RADY GMINY CZARNA DĄBRÓWKA</text:p>
      <text:p text:style-name="P4">z dnia<text:s/>24 sierpnia<text:s/>2026 r.</text:p>
      <text:p text:style-name="P5">w sprawie zmiany uchwały nr XIX/152/2025 Rady Gminy Czarna Dąbrówka z dnia <text:s text:c="7"/>25 listopada 2025 r. w sprawie <text:s/>opłaty miejscowej</text:p>
      <text:p text:style-name="P6"/>
      <text:p text:style-name="P7"><text:tab/>Na podstawie art. 18 ust. 2 pkt. 8 ustawy z dnia 8 marca 1990 r. o samorządzie gminnym (tekst jednolity: Dz. U. z 2026 r. poz. 662) oraz art. 17 ust. 1, art. 19 pkt 1 lit. b i pkt 2 ustawy z dnia 12 stycznia 1991 r. o podatkach i opłatach lokalnych ( tekst jednolity: Dz. U. z 2025 r. poz. 707) uchwala się<text:s/>co następuje:</text:p>
      <text:p text:style-name="P8">§ 1</text:p>
      <text:p text:style-name="P9"><text:span text:style-name="T10">W uchwale nr</text:span><text:s/><text:span text:style-name="T11">XIX152/2025 Rady Gminy Czarna Dąbrówka z dnia 25 listopada 2025 r. w sprawie <text:s/>opłaty miejscowej wprowadza się następujące zmiany:</text:span></text:p>
      <text:p text:style-name="P12">1) zmienia się załącznik nr 1 do uchwały, określający inkasentów opłaty miejscowej <text:s text:c="23"/>w brzmieniu jak w załączniku nr 1 do niniejszej uchwały.</text:p>
      <text:p text:style-name="P13">§ 2</text:p>
      <text:p text:style-name="P14">Wykonanie uchwały powierza się Wójtowi Gminy Czarna Dąbrówka.</text:p>
      <text:p text:style-name="P15">§ 3</text:p>
      <text:p text:style-name="P16">Uchwała wchodzi w życie po upływie 14 dni od dnia ogłoszenia w Dzienniku Urzędowym Województwa Pomorskiego.</text:p>
      <text:p text:style-name="Normalny"/>
      <text:p text:style-name="Normalny"><text:s text:c="40"/></text:p>
      <text:p text:style-name="Normalny"/>
      <text:p text:style-name="Normalny"/>
      <text:p text:style-name="Normalny"/>
      <text:p text:style-name="Normalny"/>
      <text:p text:style-name="Normalny"/>
      <text:p text:style-name="Normalny"/>
      <text:p text:style-name="P17"><text:tab/></text:p>
      <text:p text:style-name="P18"/>
      <text:p text:style-name="P19"/>
      <text:p text:style-name="P20"/>
      <text:p text:style-name="P21"/>
      <text:p text:style-name="P22"/>
      <text:soft-page-break/>
      <text:p text:style-name="P23"><text:s text:c="35"/></text:p>
      <text:p text:style-name="P24">Załącznik nr 1 do uchwały Nr…………… Rady Gminy Czarna Dąbrówka<text:s/></text:p>
      <text:p text:style-name="P25">z dnia……………………… r.</text:p>
      <text:p text:style-name="P26">Inkasenci opłaty miejscowej:</text:p>
      <text:p text:style-name="P27">1.Grażyna Król – Stajnia Grażyny Gospodarstwo Agroturystyczne Grażyna Król Mikorowo,</text:p>
      <text:p text:style-name="P28">2.Anna Cichosz - Gospodarstwo Agroturystyczne Jasień,</text:p>
      <text:p text:style-name="P29">3. Grzegorz Elwart - Gospodarstwo Agroturystyczne „Kaszubskie Zacisze” Kleszczyniec,</text:p>
      <text:p text:style-name="P30">4. Magdalena Kozłowska – Gospodarstwo Agroturystyczne „Rokity”,</text:p>
      <text:p text:style-name="P31">5. Sandra Cyman –<text:s/>Agroturystyka Sandra Cyman Rokiciny,</text:p>
      <text:p text:style-name="P32">6. Dariusz Cyman – Gospodarstwo Agroturystyczne Rokity,</text:p>
      <text:p text:style-name="P33">7. Elżbieta Rusiecka – „Usługi Turystyczne Moja Ostoja na Kaszubach Elżbieta Rusiecka” Kleszczyniec`</text:p>
      <text:p text:style-name="P34">8. Bożena Węsierska - <text:s/>„Zielone Wzgórze” Kleszczyniec,</text:p>
      <text:p text:style-name="P35">9. Ryszard Dawidowski – Gospodarstwo Agroturystyczne „Dolina szczęścia” Kartkowo,</text:p>
      <text:p text:style-name="P36">10. Bożena Stojek – Agroturystyka „Kaszubskie Klimaty” Kłosy,</text:p>
      <text:p text:style-name="P37">11. Łucjan Klęczek – Dworek pod Bukiem Czarna Dąbrówka,</text:p>
      <text:p text:style-name="P38">12. Maria Bryjka – Gospodarstwo Agroturystyczne Mikorowo,</text:p>
      <text:p text:style-name="P39">13.<text:s/>Jolanta Zejer – Ośrodek Wypoczynkowy „Wrzos” Łupawsko,</text:p>
      <text:p text:style-name="P40">14. Beata Gańska – Ośrodek Wypoczynkowy „Zawiaty” Zawiat,</text:p>
      <text:p text:style-name="P41">15. Adam Czerkawski – „Gościniec Skotawsko” Skotawsko,</text:p>
      <text:p text:style-name="P42">16. Łachmanek Jerzy - pole namiotowe Jasień,</text:p>
      <text:p text:style-name="P43">17. Mariusz Sendek - <text:s/>pole namiotowe Jasień,</text:p>
      <text:p text:style-name="P44">18. Bożena Kręcka – Agroturystyka „Jezioranka” Unichowo,</text:p>
      <text:p text:style-name="P45">19. Danuta Rompa -Domek Rokitki – Rokitki,</text:p>
      <text:p text:style-name="P46">20. <text:s/>Anna Marzęcka <text:s/>- "Biały domek „ Nożyno,</text:p>
      <text:p text:style-name="P47">21. Agnieszka Tomala – Gospodarstwo Agroturystyczne ”Kartkówka” Kartkowo,</text:p>
      <text:p text:style-name="P48">22. Damian Niemczewski – Dom<text:s/>Łupawsko,</text:p>
      <text:p text:style-name="P49">23. Jolanta Kud – Domek letniskowy Kłosy,</text:p>
      <text:p text:style-name="P50">24. Roman Sikorski – Gospodarstwo Agroturystyczne Kartkowo,</text:p>
      <text:p text:style-name="P51">25. Piotr Lublewski – Agroturystyka Jasień,</text:p>
      <text:p text:style-name="P52">26. Henryka Sójka - Gospodarstwo Agroturystyczne Mikorowo.</text:p>
      <text:p text:style-name="P53">27. Ryszard Węsierski – Gospodarstwo Jasień</text:p>
      <text:p text:style-name="P54">28. Małgorzata Chojnacka -Schuberth – Forlawk Otnoga</text:p>
      <text:p text:style-name="P55">29. Katarzyna Sławska – Gospodarstwo Agroturystyczne Karwno</text:p>
      <text:p text:style-name="P56">30. Danuta Szczepanik – Sosnowy Zakątek Kleszczyniec</text:p>
      <text:p text:style-name="P57">31. Beata Mokwińska – Lawendowe Wzgórze Karwno</text:p>
      <text:p text:style-name="P58">32. Sabina Butowska – pole namiotowe<text:s/>Jasień.</text:p>
      <text:p text:style-name="P59">33. Gruchała Michał – Rokity przy jeziorze.</text:p>
      <text:p text:style-name="P60">34. Lejk Barbara – Agroturystyka Rokity.</text:p>
      <text:p text:style-name="P61">35. Miechówka Tomasz – „Siódma wyspa Łupawsko”.</text:p>
      <text:p text:style-name="P62">36. Pranczk Małgorzata – „Gasthaus Rokitnik”</text:p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>Uzasadnienie</text:p>
      <text:p text:style-name="P87"><text:tab/>Zgodnie <text:s/>z art. 17 ust. 1 <text:s/>pkt 1 ustawy z dnia 12 stycznia 1991 r. o podatkach i opłatach lokalnych (tekst jednolity Dz. U. z 2025 r., poz. 707 z późn. zm.) Rada gminy może wprowadzić opłatę miejscową. Na podstawie art. 19 ust. 2 Rada gminy może zarządzić pobór tych opłat <text:s text:c="6"/>w drodze<text:s/>inkasa oraz określić inkasentów i wysokość wynagrodzenia za inkaso, a także może wprowadzić obowiązek prowadzenia przez inkasentów ewidencji osób, o których mowa w art. 17 ust. 1, zobowiązanych do uiszczania opłaty miejscowej oraz określić szczegółowy zakres danych zawartych w tej ewidencji, uwzględniając konieczność zapewnienia prawidłowego poboru opłaty miejscowej.</text:p>
      <text:p text:style-name="P88">Ze względu powstanie nowego podmiotu prowadzącego działalność agroturystyczną konieczne jest wprowadzenie zmiany w załączniku nr 1 <text:s/>do<text:s/>uchwały.<text:s/></text:p>
      <text:p text:style-name="P89"/>
      <text:p text:style-name="Normalny"/>
      <text:p text:style-name="Normalny"/>
      <text:p text:style-name="Normalny"/>
      <text:p text:style-name="Normalny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Aldona Drywa</dc:creator>
    <meta:creation-date>2024-10-02T07:26:00Z</meta:creation-date>
    <dc:date>2026-08-19T06:40:00Z</dc:date>
    <meta:print-date>2026-08-19T06:39:00Z</meta:print-date>
    <meta:template xlink:href="Normal.dotm" xlink:type="simple"/>
    <meta:editing-cycles>49</meta:editing-cycles>
    <meta:editing-duration>PT16740S</meta:editing-duration>
    <meta:document-statistic meta:page-count="4" meta:paragraph-count="8" meta:word-count="599" meta:character-count="4189" meta:row-count="29" meta:non-whitespace-character-count="3598"/>
  </office:meta>
</office:document-meta>
</file>